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tijdelijk opslaan van grond (max. 20 weken) achter Akkerweg 82 te Moer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Omgevingsdienst Midden-Holland (ODMH) namens gemeente Zuidplas besloten om de beslistermijn van de aanvraag met kenmerk 2026-00016097 voor het tijdelijk opslaan van grond (max. 20 weken) op de locatie achter Akkerweg 82 te Moerkapelle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53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097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tijdelijk opslaan van grond (max. 20 weken) achter Akkerweg 82 te Moerkapell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64</meta:user-defined>
    <meta:user-defined meta:name="OVERHEIDop.GmbID/DC.identifier">gmb-2026-395364</meta:user-defined>
    <meta:user-defined meta:name="OVERHEIDop.versieInformatie"/>
  </office:meta>
</office:document-meta>
</file>