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naast P.J.C.Gabriëlgaarde 65-67, 1241AK Kortenhoe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8 augustus 2026 een aanvraag omgevingsvergunning ontvangen voor het kappen van een boom naast P.J.C.Gabriëlgaarde 65-67, 1241AK Kortenhoef. De aanvraag is geregistreerd onder zaaknummer Z2026-00000872. De aanvraag betreft de volgende activiteiten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formatie</text:span>
          </text:p>
            <text:p text:style-name="last-al">Voor het inzien van de aanvraag kunt u een mail sturen aan info@wijdemeren.nl met vermelding van het zaaknummer Z2026-00000872. De stukken worden daarna per e-mail aan u verz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9535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872</meta:user-defined>
    <meta:user-defined meta:name="DCTERMS.abstract">Betreft: Aanvraag op locatie naast P.J.C.Gabriëlgaarde 65-67, 1241AK Kortenhoef startdatum: 18 augustus 2026</meta:user-defined>
    <dc:language>nl</dc:language>
    <meta:user-defined meta:name="OVERHEIDop.locatietype/OVERHEIDop.gebiedsmarkering">Vlak</meta:user-defined>
    <meta:user-defined meta:name="DC.title">Kennisgeving ontvangst aanvraag omgevingsvergunning, naast P.J.C.Gabriëlgaarde 65-67, 1241AK Kortenhoef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59</meta:user-defined>
    <meta:user-defined meta:name="OVERHEIDop.GmbID/DC.identifier">gmb-2026-395359</meta:user-defined>
    <meta:user-defined meta:name="OVERHEIDop.versieInformatie"/>
  </office:meta>
</office:document-meta>
</file>