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Daniël Ockersestraat 7, 4315AR Dreischor    - het plaatsen van handelsreclame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plaatsen van handelsreclameZaaknummer: 1727002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53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1727314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Daniël Ockersestraat 7, 4315AR Dreischor    - het plaatsen van handelsreclameAanvraa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53</meta:user-defined>
    <meta:user-defined meta:name="OVERHEIDop.GmbID/DC.identifier">gmb-2026-395353</meta:user-defined>
    <meta:user-defined meta:name="OVERHEIDop.versieInformatie"/>
  </office:meta>
</office:document-meta>
</file>