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kappen), Pittsburghstraat 1 3047B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9217/2026070600357</text:span>, heeft verleend voor de Kappen. <text:span text:style-name="nadrukcur">(Grondslag: Omgevingswet, artikel 5.1)</text:span></text:p>
            <text:p text:style-name="common-al">De aanvraag betreft 11 bomen in de buurt Berdrijvenpark Noord-West en Spaanse Polder in de omgeving van de locatie Pittsburghstraat 1 in het gebied Noord-West en Spaanse Polder te Rotterdam. vanwege zorgplicht</text:p>
            <text:p text:style-name="common-al">Er is een herplant opgelegd van 11 bomen.</text:p>
            <text:p text:style-name="common-al">De exacte standplaats  van de zorgplichtbomen kan worden opgezocht op de interactieve kaart via de website www.rotterdam.nl/bomen.</text:p>
            <text:p text:style-name="common-al"/>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53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9217</meta:user-defined>
    <meta:user-defined meta:name="DCTERMS.abstract">BVC N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kappen), Pittsburghstraat 1 3047BL Rotterdam</meta:user-defined>
    <meta:user-defined meta:name="DCTERMS.W3CDTF/DCTERMS.available">2026-08-21</meta:user-defined>
    <meta:user-defined meta:name="DCTERMS.W3CDTF/OVERHEIDop.jaargang">2026</meta:user-defined>
    <meta:user-defined meta:name="OVERHEIDop.externeBijlage">geanonimiseerd Besluit Pittsburghstraat 1 Z2026...|exb-2026-29537</meta:user-defined>
    <meta:user-defined meta:name="OVERHEIDop.publicationIssue">395352</meta:user-defined>
    <meta:user-defined meta:name="OVERHEIDop.GmbID/DC.identifier">gmb-2026-395352</meta:user-defined>
    <meta:user-defined meta:name="OVERHEIDop.versieInformatie"/>
  </office:meta>
</office:document-meta>
</file>