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ingediende omgevingsvergunning aanvraag: Hoogstraat 90, 3131 BP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ctificatie 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rectificeren :</text:p>
            <text:p text:style-name="common-al">
            
          </text:p>
            <text:p text:style-name="common-al">
            
          </text:p>
            <text:p text:style-name="common-al">Voor									: het veranderen van een woning tot vier woningen</text:p>
            <text:p text:style-name="common-al">Met de adressering			: Hoogstraat 90, 3131 BP Vlaardingen </text:p>
            <text:p text:style-name="common-al">Kenmerk							: 1089428 / 2026061800633</text:p>
            <text:p text:style-name="common-al">Type aanvraag				: Omgevingsvergunning regulier [Omgevingswet]</text:p>
            <text:p text:style-name="common-al">Datum ontvangst				: 18-06-2026</text:p>
            <text:p text:style-name="common-al">
            
          </text:p>
            <text:p text:style-name="common-al">
            
          </text:p>
            <text:p text:style-name="common-al">Ingediende aanvraag is nog op geen enkele wijze getoetst en ligt niet ter inzage. </text:p>
            <text:p text:style-name="common-al">
            
          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53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9428</meta:user-defined>
    <dc:language>nl</dc:language>
    <meta:user-defined meta:name="OVERHEIDop.locatietype/OVERHEIDop.gebiedsmarkering">Punt</meta:user-defined>
    <meta:user-defined meta:name="DC.title">Rectificatie ingediende omgevingsvergunning aanvraag: Hoogstraat 90, 3131 BP Vlaardin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50</meta:user-defined>
    <meta:user-defined meta:name="OVERHEIDop.GmbID/DC.identifier">gmb-2026-395350</meta:user-defined>
    <meta:user-defined meta:name="OVERHEIDop.versieInformatie"/>
  </office:meta>
</office:document-meta>
</file>