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raailookstraat 24 1104K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groten van de woning met een dakopbouw</text:p>
            <text:p text:style-name="common-al">Besluit: verleend</text:p>
            <text:p text:style-name="common-al">Besluit verzonden op: 18-08-2026</text:p>
            <text:p text:style-name="common-al">Zaakadres: Kraailookstraat 24 1104KN Amsterdam</text:p>
            <text:p text:style-name="common-al">Zaaknummer: Z2026-029279</text:p>
            <text:p text:style-name="common-al">DSO-nummer: 202607020161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29279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34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279</meta:user-defined>
    <meta:user-defined meta:name="DCTERMS.abstract">veranderen en vergroten van de woning met een dakop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raailookstraat 24 1104K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49</meta:user-defined>
    <meta:user-defined meta:name="OVERHEIDop.GmbID/DC.identifier">gmb-2026-395349</meta:user-defined>
    <meta:user-defined meta:name="OVERHEIDop.versieInformatie"/>
  </office:meta>
</office:document-meta>
</file>