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07, Jan Steenstraat 4, 2981EG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gevingsvergunning ontvangen voor het paatsen van reclame aan de gevel en ramen  locatie Jan Steenstraat 4, 2981EG Ridderkerk. De aanvraag is geregistreerd onder zaaknummer Z2026-00000707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53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0707</meta:user-defined>
    <meta:user-defined meta:name="DCTERMS.abstract">Betreft: het paatsen van reclame aan de gevel en ramen  [Z2026-00000707], Jan Steenstraat 4, 2981EG Ridderkerk</meta:user-defined>
    <dc:language>nl</dc:language>
    <meta:user-defined meta:name="OVERHEIDop.locatietype/OVERHEIDop.gebiedsmarkering">Vlak</meta:user-defined>
    <meta:user-defined meta:name="DC.title">Kennisgeving aanvraag omgevingsvergunning Z2026-00000707, Jan Steenstraat 4, 2981EG Ridderker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5</meta:user-defined>
    <meta:user-defined meta:name="OVERHEIDop.GmbID/DC.identifier">gmb-2026-395345</meta:user-defined>
    <meta:user-defined meta:name="OVERHEIDop.versieInformatie"/>
  </office:meta>
</office:document-meta>
</file>