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, Oude Borculoseweg 15 en 15a,7151 NH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is een melding ontvangen waarvoor geen vergunningsplicht geldt voor de locatie Oude Borculoseweg 15 en 15a,7151 NH Eibergen. De melding is geregistreerd onder zaaknummer Z2026-00001477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534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77</meta:user-defined>
    <meta:user-defined meta:name="DCTERMS.abstract">Betreft: Melding op locatie Oude Borculoseweg 15 en 15a,7151NH Eibergen</meta:user-defined>
    <dc:language>nl</dc:language>
    <meta:user-defined meta:name="OVERHEIDop.locatietype/OVERHEIDop.gebiedsmarkering">Vlak</meta:user-defined>
    <meta:user-defined meta:name="DC.title">Melding verwijderen van asbest, Oude Borculoseweg 15 en 15a,7151 NH Eiber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40</meta:user-defined>
    <meta:user-defined meta:name="OVERHEIDop.GmbID/DC.identifier">gmb-2026-395340</meta:user-defined>
    <meta:user-defined meta:name="OVERHEIDop.versieInformatie"/>
  </office:meta>
</office:document-meta>
</file>