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 ‘Bouwactiviteit (technisch)’ Fischerstraat 131, 2572 PV ‘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tussenkopcur">Algemene informatie:</text:p>
            <text:p text:style-name="common-al">het vergroten de winkel Fischerstraat 131 door het plaatsen van een aanbouw aan de achterzijde</text:p>
            <text:p text:style-name="tussenkopcur">Ons kenmerk: VTH2026-58823</text:p>
            <text:p text:style-name="common-al"/>
            <text:p text:style-name="tussenkopcur">Stadsdeel:  </text:p>
            <text:p text:style-name="common-al">Centrum</text:p>
            <text:p text:style-name="tussenkopcur">Locatie(s)</text:p>
            <text:p text:style-name="common-al">Fischerstraat 131 2572 PV '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533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3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 VTH2026-58823</meta:user-defined>
    <meta:user-defined meta:name="DCTERMS.abstract">het vergroten de winkel Fischerstraat 131 door het plaatsen van een aanbouw aan de achterzijde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 ‘Bouwactiviteit (technisch)’ Fischerstraat 131, 2572 PV ‘s-Gravenhage</meta:user-defined>
    <meta:user-defined meta:name="DCTERMS.W3CDTF/DCTERMS.available">2026-08-21</meta:user-defined>
    <meta:user-defined meta:name="DCTERMS.W3CDTF/OVERHEIDop.jaargang">2026</meta:user-defined>
    <meta:user-defined meta:name="OVERHEIDop.externeBijlage">VTH2026-58823 - Fischerstraat 131|exb-2026-29536</meta:user-defined>
    <meta:user-defined meta:name="OVERHEIDop.publicationIssue">395336</meta:user-defined>
    <meta:user-defined meta:name="OVERHEIDop.GmbID/DC.identifier">gmb-2026-395336</meta:user-defined>
    <meta:user-defined meta:name="OVERHEIDop.versieInformatie"/>
  </office:meta>
</office:document-meta>
</file>