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buiten behandeling gesteld Valeriusstraat 78-H 1071MN Amsterdam</text:p>
      <text:section text:name="zakelijke-mededeling_id1-3-2" text:style-name="zakelijke-mededeling">
        <text:section text:name="zakelijke-mededeling-tekst_id1-3-2-1" text:style-name="zakelijke-mededeling-tekst">
          <text:section text:name="tekst_id1-3-2-1-1" text:style-name="tekst">
            <text:p text:style-name="common-al">Omschrijving: uitvoeren van funderingsherstel, het realiseren van een kelder, een koekoek aan de voorzijde, twee koekoeken aan de achterzijde, interne constructieve wijzigingen op de begane grond en eerste verdieping en interne trappen en het wijzigen van de brandcompartimentering op de begane grond en eerste verdieping</text:p>
            <text:p text:style-name="common-al">Besluit: buiten behandeling gesteld</text:p>
            <text:p text:style-name="common-al">Besluit verzonden op: 18-08-2026</text:p>
            <text:p text:style-name="common-al">Zaakadres: Valeriusstraat 78-H 1071MN Amsterdam</text:p>
            <text:p text:style-name="common-al">Zaaknummer: Z2026-025995</text:p>
            <text:p text:style-name="common-al">DSO-nummer: 2026061201666</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25995"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8-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veelgevraagd" xlink:type="simple">https://www.amsterdam.nl/veelgevraagd</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33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3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3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5995</meta:user-defined>
    <meta:user-defined meta:name="DCTERMS.abstract">uitvoeren van funderingsherstel, het realiseren van een kelder, een koekoek aan de voorzijde, twee koekoeken aan de achterzijde, interne..............</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buiten behandeling gesteld Valeriusstraat 78-H 1071MN Amsterdam</meta:user-defined>
    <meta:user-defined meta:name="DCTERMS.W3CDTF/DCTERMS.available">2026-08-21</meta:user-defined>
    <meta:user-defined meta:name="DCTERMS.W3CDTF/OVERHEIDop.jaargang">2026</meta:user-defined>
    <meta:user-defined meta:name="OVERHEIDop.publicationIssue">395332</meta:user-defined>
    <meta:user-defined meta:name="OVERHEIDop.GmbID/DC.identifier">gmb-2026-395332</meta:user-defined>
    <meta:user-defined meta:name="OVERHEIDop.versieInformatie"/>
  </office:meta>
</office:document-meta>
</file>