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, Harmsenweg 7671EE Vriezenveen, geaccepteerd. De publicatie van deze melding heeft abusievelijk niet eerder plaatsgevonden. Met deze kennisgeving wordt dit hersteld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merk Omgevingsdienst Twente:</text:span> zaaknummer: Z2025-ODT-018512</text:p>
            <text:p text:style-name="common-al">
            <text:span text:style-name="nadrukvet">Verzonden: </text:span>17-11-2025</text:p>
            <text:p text:style-name="common-al">
            <text:span text:style-name="nadrukvet">Waar:</text:span> Harmsenweg 7671EE Vriezenveen</text:p>
            <text:p text:style-name="common-al">
            <text:span text:style-name="nadrukvet">Projectomschrijving:</text:span> ODT publicatie - De melding heeft betrekking op de activiteit(en):Toepassen van grond of baggerspecie op of in de landbodem</text:p>
            <text:p text:style-name="common-al">U kunt geen bezwaar maken tegen een ingediende melding.</text:p>
            <text:p text:style-name="last-al">Voor meer informatie over deze melding kunt u contact opnemen met de Omgevingsdienst Twente. Dit doet u via 0546-749500 of info@odtwente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wenterand</text:p>
            </table:table-cell>
            <table:table-cell office:value-type="string" table:style-name="header.C">
              <text:p text:style-name="headerright"><text:span text:style-name="nr">Nr. 395331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3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3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Twenterand</meta:user-defined>
    <meta:user-defined meta:name="OVERHEID.Informatietype/DC.type">officiële publicatie</meta:user-defined>
    <meta:user-defined meta:name="OVERHEID.Gemeente/DCTERMS.publisher">Twenterand</meta:user-defined>
    <meta:user-defined meta:name="OVERHEID.Gemeente/OVERHEID.authority">Twentera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TR-Z2025-001792</meta:user-defined>
    <meta:user-defined meta:name="DCTERMS.abstract">50-00354 Harmsenweg 1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milieubelastende activiteit, Harmsenweg 7671EE Vriezenveen, geaccepteerd. De publicatie van deze melding heeft abusievelijk niet eerder plaatsgevonden. Met deze kennisgeving wordt dit hersteld.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331</meta:user-defined>
    <meta:user-defined meta:name="OVERHEIDop.GmbID/DC.identifier">gmb-2026-395331</meta:user-defined>
    <meta:user-defined meta:name="OVERHEIDop.versieInformatie"/>
  </office:meta>
</office:document-meta>
</file>