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uitweg voor CPO Lange Trekken fases 1, 2, 3 en 4 te Blad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DSO ontvangen. De vergunning is aangevraagd voor het realiseren van uitweg voor CPO Lange Trekken fases 1, 2, 3 en 4 te Bladel. Het kenmerk van de gemeente voor deze zaak is ZBLA2026-001386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53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BLA2026-001386</meta:user-defined>
    <meta:user-defined meta:name="DCTERMS.abstract">realiseren van uitweg voor CPO Lange Trekken fases 1, 2, 3 en 4</meta:user-defined>
    <dc:language>nl</dc:language>
    <meta:user-defined meta:name="OVERHEIDop.locatietype/OVERHEIDop.gebiedsmarkering">Vlak</meta:user-defined>
    <meta:user-defined meta:name="DC.title">Aanvraag vergunning voor het realiseren van uitweg voor CPO Lange Trekken fases 1, 2, 3 en 4 te Blad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28</meta:user-defined>
    <meta:user-defined meta:name="OVERHEIDop.GmbID/DC.identifier">gmb-2026-395328</meta:user-defined>
    <meta:user-defined meta:name="OVERHEIDop.versieInformatie"/>
  </office:meta>
</office:document-meta>
</file>