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Wilgenstraat 4, 4307DA Oosterland    - het plaatsen van handelsreclame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handelsreclameZaaknummer: 1727001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531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1727310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Wilgenstraat 4, 4307DA Oosterland    - het plaatsen van handelsreclameAanvraa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18</meta:user-defined>
    <meta:user-defined meta:name="OVERHEIDop.GmbID/DC.identifier">gmb-2026-395318</meta:user-defined>
    <meta:user-defined meta:name="OVERHEIDop.versieInformatie"/>
  </office:meta>
</office:document-meta>
</file>