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Westeinde 63, 3466NL Waar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Omgevingsdienst Midden-Holland (ODMH) namens de gemeente Bodegraven-Reeuwijk een melding ontvangen ter plaatse van de Westeinde 63, 3466NL Waarder.</text:p>
            <text:p text:style-name="common-al">Het gaat om het oprichten van een tankplaats voor eigen gebruik .</text:p>
            <text:p text:style-name="common-al">De melding heeft kenmerk 2026-00019992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953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odegraven-Reeu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9992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Westeinde 63, 3466NL Waard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5</meta:user-defined>
    <meta:user-defined meta:name="OVERHEIDop.GmbID/DC.identifier">gmb-2026-395315</meta:user-defined>
    <meta:user-defined meta:name="OVERHEIDop.versieInformatie"/>
  </office:meta>
</office:document-meta>
</file>