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Flora 97 te Deventer (169212-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5 van de Algemene plaatselijke verordening een aanvraag van Winkelcentrum Colmschate ontvangen voor het evenement Halloween plaatsvindend op 31 oktober 2026 voor Flora 97 te Deventer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9212-2026 noemen? De aanvraag ligt van 21 augustus t/m 04 september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531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evenementenvergunning, Flora 97 te Deventer (169212-2026)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3</meta:user-defined>
    <meta:user-defined meta:name="OVERHEIDop.GmbID/DC.identifier">gmb-2026-395313</meta:user-defined>
    <meta:user-defined meta:name="OVERHEIDop.versieInformatie"/>
  </office:meta>
</office:document-meta>
</file>