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Maasstraat 59-3 1078HD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wijzigen van de indeling op de derde verdieping</text:p>
            <text:p text:style-name="common-al">Besluit: verleend</text:p>
            <text:p text:style-name="common-al">Besluit verzonden op: 18-08-2026</text:p>
            <text:p text:style-name="common-al">Zaakadres: Maasstraat 59-3 1078HD Amsterdam</text:p>
            <text:p text:style-name="common-al">Zaaknummer: Z2026-025997</text:p>
            <text:p text:style-name="common-al">DSO-nummer: 2026061201775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administratie.sdz@amsterdam.nl?Subject=Dossiernummer Z2026-025997" xlink:type="simple">vth.administratie.sdz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8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311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31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31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5997</meta:user-defined>
    <meta:user-defined meta:name="DCTERMS.abstract">wijzigen van de indeling op de derde verdiep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Maasstraat 59-3 1078HD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311</meta:user-defined>
    <meta:user-defined meta:name="OVERHEIDop.GmbID/DC.identifier">gmb-2026-395311</meta:user-defined>
    <meta:user-defined meta:name="OVERHEIDop.versieInformatie"/>
  </office:meta>
</office:document-meta>
</file>