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realiseren van een aanbouw aan de achterzijde van de woning  en het vervangen van de kozijnen op de locatie Strijdbijl 6 te Beuningen Gld zaaknummer Z26AB.07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18 augustus 2026 </text:p>
            <text:p text:style-name="common-al">
            <text:span text:style-name="nadrukvet">DSO-kenmerk:</text:span> 2026081801666</text:p>
            <text:p text:style-name="common-al">
            <text:span text:style-name="nadrukvet">Voor:</text:span> het realiseren van een aanbouw aan de achterzijde van de woning  en het vervangen van de kozijnen </text:p>
            <text:p text:style-name="common-al">
            <text:span text:style-name="nadrukvet">Locatie:</text:span> Strijdbijl 6 te Beuningen Gld </text:p>
            <text:p text:style-name="common-al">
            <text:span text:style-name="nadrukvet">Ons zaaknummer:</text:span> Z26AB.0757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5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3953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3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realiseren van een aanbouw aan de achterzijde van de woning  en het vervangen van de kozijnen op de locatie Strijdbijl 6 te Beuningen Gld zaaknummer Z26AB.0757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310</meta:user-defined>
    <meta:user-defined meta:name="OVERHEIDop.GmbID/DC.identifier">gmb-2026-395310</meta:user-defined>
    <meta:user-defined meta:name="OVERHEIDop.versieInformatie"/>
  </office:meta>
</office:document-meta>
</file>