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niet zijnde bouwwerk, of werkzaamheid uitvoeren op de locatie Wylerbergpark 2 te Berg en Dal zaaknummer Z26AB.07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1323</text:p>
            <text:p text:style-name="common-al">
            <text:span text:style-name="nadrukvet">Voor:</text:span> het niet zijnde bouwwerk, of werkzaamheid uitvoeren </text:p>
            <text:p text:style-name="common-al">
            <text:span text:style-name="nadrukvet">Locatie:</text:span> Wylerbergpark 2 te Berg en Dal </text:p>
            <text:p text:style-name="common-al">
            <text:span text:style-name="nadrukvet">Ons zaaknummer:</text:span> Z26AB.075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53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niet zijnde bouwwerk, of werkzaamheid uitvoeren op de locatie Wylerbergpark 2 te Berg en Dal zaaknummer Z26AB.075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8</meta:user-defined>
    <meta:user-defined meta:name="OVERHEIDop.GmbID/DC.identifier">gmb-2026-395308</meta:user-defined>
    <meta:user-defined meta:name="OVERHEIDop.versieInformatie"/>
  </office:meta>
</office:document-meta>
</file>