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intocht Sint Nicolaas op 15 november 2026 in de binnenstad va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aanvraag vergunning voor intocht Sint Nicolaas op 15 november 2026 in de binnenstad van Purmerend ontvangen. De aanvraag is geregistreerd onder zaaknummer Z2026-00003428. Dit is aangevraagd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52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428</meta:user-defined>
    <meta:user-defined meta:name="DCTERMS.abstract">Betreft: aanvraag op locatie Binnenstad van Purmerend</meta:user-defined>
    <dc:language>nl</dc:language>
    <meta:user-defined meta:name="OVERHEIDop.locatietype/OVERHEIDop.gebiedsmarkering">Vlak</meta:user-defined>
    <meta:user-defined meta:name="DC.title">Aanvraag vergunning voor intocht Sint Nicolaas op 15 november 2026 in de binnenstad van Purm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80</meta:user-defined>
    <meta:user-defined meta:name="OVERHEIDop.GmbID/DC.identifier">gmb-2026-395280</meta:user-defined>
    <meta:user-defined meta:name="OVERHEIDop.versieInformatie"/>
  </office:meta>
</office:document-meta>
</file>