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Westeinde 63, 3466NL Waar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augustus 2026 heeft de Omgevingsdienst Midden-Holland (ODMH) namens de gemeente Bodegraven-Reeuwijk een melding ontvangen ter plaatse van de Westeinde 63, 3466NL Waarder.</text:p>
            <text:p text:style-name="common-al">Het gaat om het oprichten van een wasplaats.</text:p>
            <text:p text:style-name="common-al">De melding heeft kenmerk 2026-00019993.</text:p>
            <text:p text:style-name="common-al">Tegen deze melding kunt u geen bezwaar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9527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2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Bodegraven-Reeuwijk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2026-00019993</meta:user-defined>
    <meta:user-defined meta:name="DCTERMS.abstract">Melding milieubelastende activitei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Westeinde 63, 3466NL Waard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279</meta:user-defined>
    <meta:user-defined meta:name="OVERHEIDop.GmbID/DC.identifier">gmb-2026-395279</meta:user-defined>
    <meta:user-defined meta:name="OVERHEIDop.versieInformatie"/>
  </office:meta>
</office:document-meta>
</file>