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plaatsen van een dakkapel aan de voorzijde op de tweede verdieping, Vronkenlaan 32 2352EP Leiderdorp, LDPZ2026-36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Vronkenlaan 32 2352EP Leiderdorp</text:p>
            <text:p text:style-name="common-al">
            <text:span text:style-name="nadrukvet">Zaaknummer:</text:span> LDPZ2026-368</text:p>
            <text:p text:style-name="common-al">
            <text:span text:style-name="nadrukvet">Datum ontvangst aanvraag:</text:span> 19-08-2026</text:p>
            <text:p text:style-name="common-al">
            <text:span text:style-name="nadrukvet">Omschrijving:</text:span> Dakkapel voorzijde tweede verdieping</text:p>
            <text:p text:style-name="last-al">
            <text:span text:style-name="nadrukvet">Procedure:</text:span> reguli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52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68</meta:user-defined>
    <meta:user-defined meta:name="DCTERMS.abstract">Vronkenlaan 32, Leiderdor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plaatsen van een dakkapel aan de voorzijde op de tweede verdieping, Vronkenlaan 32 2352EP Leiderdorp, LDPZ2026-368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78</meta:user-defined>
    <meta:user-defined meta:name="OVERHEIDop.GmbID/DC.identifier">gmb-2026-395278</meta:user-defined>
    <meta:user-defined meta:name="OVERHEIDop.versieInformatie"/>
  </office:meta>
</office:document-meta>
</file>