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Groenstraat 5A tot en met 5D, kadastraal G1819, Herpt, realiseren vier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6 augustus 2026 een aanvraag voor een omgevingsvergunning ontvangen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realiseren van vier woningen aan de Groenstraat 5A tot en met 5D, kadastraal G1819 in Herpt. De aanvraag is bij de gemeente bekend onder nummer 2230554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952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30554 </meta:user-defined>
    <dc:language>nl</dc:language>
    <meta:user-defined meta:name="OVERHEIDop.locatietype/OVERHEIDop.gebiedsmarkering">Punt</meta:user-defined>
    <meta:user-defined meta:name="DC.title">Gemeente Heusden - Omgevingsvergunning aangevraagd - Groenstraat 5A tot en met 5D, kadastraal G1819, Herpt, realiseren vier won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276</meta:user-defined>
    <meta:user-defined meta:name="OVERHEIDop.GmbID/DC.identifier">gmb-2026-395276</meta:user-defined>
    <meta:user-defined meta:name="OVERHEIDop.versieInformatie"/>
  </office:meta>
</office:document-meta>
</file>