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Apollolaan 52 1077B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 en een warmtepomp</text:p>
            <text:p text:style-name="common-al">Besluit: buiten behandeling gesteld</text:p>
            <text:p text:style-name="common-al">Besluit verzonden op: 18-08-2026</text:p>
            <text:p text:style-name="common-al">Zaakadres: Apollolaan 52 1077BC Amsterdam</text:p>
            <text:p text:style-name="common-al">Zaaknummer: Z2026-028240</text:p>
            <text:p text:style-name="common-al">DSO-nummer: 202606260107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824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2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240</meta:user-defined>
    <meta:user-defined meta:name="DCTERMS.abstract">plaatsen van een airco en een warmtepom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Apollolaan 52 1077BC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72</meta:user-defined>
    <meta:user-defined meta:name="OVERHEIDop.GmbID/DC.identifier">gmb-2026-395272</meta:user-defined>
    <meta:user-defined meta:name="OVERHEIDop.versieInformatie"/>
  </office:meta>
</office:document-meta>
</file>