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office:automatic-styles>
  <office:body>
    <office:text>
      <text:p text:style-name="new_page_staatscourant"/>
      <text:p text:style-name="single-kop-titel">Integraal Huisvestingsplan onderwijs Dijk en Waard (IHP)</text:p>
      <text:section text:name="regeling_id1-3-2" text:style-name="regeling">
        <text:section text:name="aanhef_id1-3-2-1" text:style-name="aanhef">
          <text:section text:name="preambule_id1-3-2-1-1" text:style-name="preambule">
            <text:p text:style-name="al">
            <text:span text:style-name="nadrukvet">Zaaknummer</text:span>: 0000756899</text:p>
            <text:p text:style-name="al">
            <text:span text:style-name="nadrukvet">Raadsvergadering</text:span>: 12 maart 2024</text:p>
            <text:p text:style-name="al"/>
            <text:p text:style-name="al">De raad van de gemeente Dijk en Waard;</text:p>
            <text:p text:style-name="al"/>
            <text:p text:style-name="al">gelet op </text:p>
            <text:list text:style-name="id1-3-2-1-1-7">
              <text:list-item text:style-override="id1-3-2-1-1-7-1">
                <text:number>-</text:number>
                <text:p text:style-name="al">De Wet Primair Onderwijs (WPO);</text:p>
              </text:list-item>
              <text:list-item text:style-override="id1-3-2-1-1-7-2">
                <text:number>-</text:number>
                <text:p text:style-name="al">De Wet Voortgezet Onderwijs (WVO);</text:p>
              </text:list-item>
              <text:list-item text:style-override="id1-3-2-1-1-7-3">
                <text:number>-</text:number>
                <text:p text:style-name="al">De Wet op de Expertisecentra (WEC);</text:p>
              </text:list-item>
            </text:list>
            <text:p text:style-name="al">besluit:</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Het Integraal Huisvestingsplan onderwijs Dijk en Waard (IHP) vast te stellen als richtinggevend beleidskader.</text:p>
              </text:list-item>
              <text:list-item text:style-override="id1-3-2-2-1-2-2">
                <text:number>2.</text:number>
                <text:p text:style-name="al">Het college opdracht te geven om samen met de schoolbesturen voor voortgezet onderwijs een masterplan voortgezet onderwijs op te stellen en in Q3 2024 aan de raad voor te leggen, zodat de raad een aanvullend besluit kan nemen over de gewenste investeringen in het voortgezet onderwijs. </text:p>
              </text:list-item>
              <text:list-item text:style-override="id1-3-2-2-1-2-3">
                <text:number>3.</text:number>
                <text:p text:style-name="al">Het rapport Ruimte voor binnensport in Dijk en Waard vast te stellen.</text:p>
              </text:list-item>
              <text:list-item text:style-override="id1-3-2-2-1-2-4">
                <text:number>4.</text:number>
                <text:p text:style-name="al">Het college opdracht te geven om samen met de binnensportverenigingen (SV Vrone, HV Vrone, Tennisvereniging Sint Pancras, FC Marlène, HV KSV, HV Tornado, SiU en TTL) een uitgewerkt plan op te stellen voor de binnensport en in Q3 2024 aan de raad voor te leggen, zodat de raad een aanvullend besluit kan nemen over de gewenste investeringen in de binnensportaccommodaties.</text:p>
              </text:list-item>
              <text:list-item text:style-override="id1-3-2-2-1-2-5">
                <text:number>5.</text:number>
                <text:p text:style-name="al">De som aan nieuwe uitgaven van € 47.270.000,- die voortvloeien uit fase 1 (2024-2027) van het IHP als volgt te dekken: </text:p>
                <text:list text:style-name="id1-3-2-2-1-2-5-3">
                  <text:list-item text:style-override="id1-3-2-2-1-2-5-3-1">
                    <text:number>A.</text:number>
                    <text:p text:style-name="al">De lasten van de investeringen met afschrijving (€ 45.340.000,-) mee te nemen in de kadernota en de meerjarenbegroting 2025;</text:p>
                  </text:list-item>
                  <text:list-item text:style-override="id1-3-2-2-1-2-5-3-2">
                    <text:number>B.</text:number>
                    <text:p text:style-name="al">De eenmalige kosten voor de pilots groene schoolpleinen (€ 100.000,-) mee te nemen in de kadernota en de meerjarenbegroting 2025 (jaarschijf 2025); </text:p>
                  </text:list-item>
                  <text:list-item text:style-override="id1-3-2-2-1-2-5-3-3">
                    <text:number>C.</text:number>
                    <text:p text:style-name="al">De eenmalige kosten voor huisvestingsonderzoeken (€ 150.000.-) mee te nemen in de Voorjaarsrapportage 2024;</text:p>
                  </text:list-item>
                  <text:list-item text:style-override="id1-3-2-2-1-2-5-3-4">
                    <text:number>D.</text:number>
                    <text:p text:style-name="al">De kosten voor tijdelijke huisvesting van € 1.680.000,- die voortvloeien uit fase 1 van het IHP, te dekken uit de reserve huisvesting primair onderwijs.</text:p>
                  </text:list-item>
                </text:list>
              </text:list-item>
              <text:list-item text:style-override="id1-3-2-2-1-2-6">
                <text:number>6.</text:number>
                <text:p text:style-name="al">Bij de Voorjaarsrapportage 2024 een bedrag van € 1,4 miljoen vanuit de algemene reserve te doteren aan de reserve huisvesting primair onderwijs ter dekking van beslispunt 5D.</text:p>
              </text:list-item>
              <text:list-item text:style-override="id1-3-2-2-1-2-7">
                <text:number>7.</text:number>
                <text:p text:style-name="al">De middelen die vrijkomen bij het afstoten van bestaande onderwijslocaties en de niet in de begroting ingerekende opbrengsten uit het verhuren van bestaande onderwijsaccommodaties te storten in de reserve huisvesting primair onderwijs.</text:p>
              </text:list-item>
            </text:list>
          </text:section>
        </text:section>
        <text:section text:name="regeling-sluiting_id1-3-2-3" text:style-name="regeling-sluiting">
          <text:section text:name="ondertekening_id1-3-2-3-1">
            <text:p><text:span text:style-name="functie">Vastgesteld in de openbare vergadering van 12 maart 2024</text:span></text:p>
          </text:section>
          <text:section text:name="ondertekening_id1-3-2-3-2">
            <text:p><text:span text:style-name="functie"/></text:p>
            <text:p><text:span text:style-name="functie">De griffier, </text:span></text:p>
          </text:section>
          <text:section text:name="ondertekening_id1-3-2-3-3">
            <text:p><text:span text:style-name="functie"/></text:p>
            <text:p><text:span text:style-name="functie">M. (Menno) Horjus</text:span></text:p>
          </text:section>
          <text:section text:name="ondertekening_id1-3-2-3-4">
            <text:p><text:span text:style-name="functie"/></text:p>
          </text:section>
          <text:section text:name="ondertekening_id1-3-2-3-5">
            <text:p><text:span text:style-name="functie"/></text:p>
            <text:p><text:span text:style-name="functie">De voorzitter,</text:span></text:p>
          </text:section>
          <text:section text:name="ondertekening_id1-3-2-3-6">
            <text:p><text:span text:style-name="functie"/></text:p>
            <text:p><text:span text:style-name="functie">M.F. (Maarten) Poor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9527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7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7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Dijk en Waard</meta:user-defined>
    <meta:user-defined meta:name="OVERHEID.Informatietype/DC.type">officiële publicatie</meta:user-defined>
    <meta:user-defined meta:name="OVERHEIDop.Rubriek/DC.type">beleidsregel</meta:user-defined>
    <meta:user-defined meta:name="OVERHEID.Gemeente/DCTERMS.publisher">Dijk en Waard</meta:user-defined>
    <meta:user-defined meta:name="OVERHEID.Gemeente/OVERHEID.authority">Dijk en Waard</meta:user-defined>
    <meta:user-defined meta:name="OVERHEID.TaxonomieBeleidsagendaDecentraal/OVERHEID.category">Onderwijs en wetenschap | Organisatie en beleid</meta:user-defined>
    <meta:user-defined meta:name="DC.source">Wet Primair Onderwijs]|[https://wetten.overheid.nl/BWBR0003420/2026-08-01</meta:user-defined>
    <meta:user-defined meta:name="DC.source">Wet Voortgezet Onderwijs]|[https://wetten.overheid.nl/BWBR0044212/2026-08-01</meta:user-defined>
    <meta:user-defined meta:name="DC.source">Wet op de Expertisecentra]|[https://wetten.overheid.nl/BWBR0003549/2026-08-01</meta:user-defined>
    <meta:user-defined meta:name="OVERHEIDop.referentienummer">0000756899</meta:user-defined>
    <meta:user-defined meta:name="DCTERMS.alternative">Integraal Huisvestingsplan onderwijs Dijk en Waard (IHP)</meta:user-defined>
    <dc:language>nl</dc:language>
    <meta:user-defined meta:name="OVERHEIDop.locatietype/OVERHEIDop.gebiedsmarkering">Gemeente</meta:user-defined>
    <meta:user-defined meta:name="DC.title">Integraal Huisvestingsplan onderwijs Dijk en Waard (IHP)</meta:user-defined>
    <meta:user-defined meta:name="DCTERMS.W3CDTF/DCTERMS.available">2026-08-24</meta:user-defined>
    <meta:user-defined meta:name="OVERHEIDop.externeBijlage">Integraal Huisvestingsplan onderwijs Dijk en Waard|exb-2026-29532</meta:user-defined>
    <meta:user-defined meta:name="OVERHEIDop.externeBijlage">Bijlagen IHP|exb-2026-29533</meta:user-defined>
    <meta:user-defined meta:name="DCTERMS.W3CDTF/OVERHEIDop.jaargang">2026</meta:user-defined>
    <meta:user-defined meta:name="OVERHEIDop.publicationIssue">395271</meta:user-defined>
    <meta:user-defined meta:name="OVERHEIDop.betreftRegeling">CVDR765681_1</meta:user-defined>
    <meta:user-defined meta:name="xs:date/OVERHEIDop.startdatum">2026-08-25</meta:user-defined>
    <meta:user-defined meta:name="OVERHEIDop.GmbID/DC.identifier">gmb-2026-395271</meta:user-defined>
    <meta:user-defined meta:name="OVERHEIDop.versieInformatie"/>
  </office:meta>
</office:document-meta>
</file>