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isoleren van het dak vanaf de buitenkant, 't Venje 12, 1842 GX Oter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't Venje 12, 1842 GX Oterleek<text:span text:style-name="nadrukvet">; </text:span>het isoleren van het dak vanaf de buitenkant</text:p>
            <text:p text:style-name="common-al">
            
          </text:p>
            <text:p text:style-name="common-al">Datum ontvangst: 02-06-2026</text:p>
            <text:p text:style-name="last-al">Zaaknummer: 0000138410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2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4100</meta:user-defined>
    <dc:language>nl</dc:language>
    <meta:user-defined meta:name="OVERHEIDop.locatietype/OVERHEIDop.gebiedsmarkering">Punt</meta:user-defined>
    <meta:user-defined meta:name="DC.title">Omgevingsvergunning verlenging beslistermijn: het isoleren van het dak vanaf de buitenkant, 't Venje 12, 1842 GX Oterl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70</meta:user-defined>
    <meta:user-defined meta:name="OVERHEIDop.GmbID/DC.identifier">gmb-2026-395270</meta:user-defined>
    <meta:user-defined meta:name="OVERHEIDop.versieInformatie"/>
  </office:meta>
</office:document-meta>
</file>