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behandelen Binnendijk 7, 4339 PH Nieuw- en Sint Joos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MELDING ACTIVITEIT</text:span>
          </text:p>
            <text:p text:style-name="common-al">
            
          </text:p>
            <text:p text:style-name="common-al">
            <text:span text:style-name="nadrukvet">voor mobiel breken aan Binnendijk 7, Nieuw- en Sint Joosland </text:span>
          </text:p>
            <text:p text:style-name="common-al">
            
          </text:p>
            <text:p text:style-name="common-al">
            <text:span text:style-name="nadrukvet">Zaaknummer: 06871155135</text:span>
          </text:p>
            <text:p text:style-name="common-al">
            
          </text:p>
            <text:p text:style-name="common-al">Voor het beheer van bepaalde categorieën bedrijfsafvalstoffen gelden algemene regels. Een bedrijf heeft voor het breken van bouw- en sloopafval met een mobiele breekinstallatie geen omgevingsvergunning nodig, maar kan volstaan met het doen van een melding. </text:p>
            <text:p text:style-name="common-al">
            
          </text:p>
            <text:p text:style-name="common-al">Op 21-07-2026  heeft de gemeente Middelburg een melding ontvangen voor mobiel breken van bouw- en sloopafval aan de Binnendijk 7, 4339 PH Nieuw- en Sint Joosland.</text:p>
            <text:p text:style-name="common-al">
            
          </text:p>
            <text:p text:style-name="common-al">De werkzaamheden zullen plaatsvinden in de periode van week 36 tot en met week 43, werktijd <text:span text:style-name="nadrukvet">07:00 t</text:span>ussen <text:span text:style-name="nadrukvet">18:00</text:span> uur. Het betreft <text:span text:style-name="nadrukvet">5 </text:span>breekdagen.  </text:p>
            <text:p text:style-name="common-al">
            
          </text:p>
            <text:p text:style-name="common-al">De melding is geregistreerd onder kenmerk 06871155135</text:p>
            <text:p text:style-name="common-al">Tegen een melding kunt u geen bezwaar indienen of beroep instellen. De stukken liggen niet ter inzage. </text:p>
            <text:p text:style-name="common-al">
            
          </text:p>
            <text:p text:style-name="last-al">Voor nadere informatie kunt u contact opnemen met de gemeente Middelburg via info@middelburg.nl of op het telefoonnummer 0118-675 000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9526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iddelbu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55135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activiteit behandelen Binnendijk 7, 4339 PH Nieuw- en Sint Jooslan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64</meta:user-defined>
    <meta:user-defined meta:name="OVERHEIDop.GmbID/DC.identifier">gmb-2026-395264</meta:user-defined>
    <meta:user-defined meta:name="OVERHEIDop.versieInformatie"/>
  </office:meta>
</office:document-meta>
</file>