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aanbouwen van een bijgebouw, Enschedesestraat 34, 7481CR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18 augustus 2026 een besluit genomen op de aanvraag met zaaknummer Z2026-00001122 voor een Omgevingsvergunning voor het aanbouwen van een bijgebouw op de locatie Enschedesestraat 34, 7481CR Haaksbergen. De vergunning is verleend. Het beslui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afwijken van regels in het Omgevingsplan</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9525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5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5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122</meta:user-defined>
    <meta:user-defined meta:name="DCTERMS.abstract">Betreft:  Besluit op locatie Enschedesestraat 34, 7481CR Haaksbergen</meta:user-defined>
    <dc:language>nl</dc:language>
    <meta:user-defined meta:name="OVERHEIDop.locatietype/OVERHEIDop.gebiedsmarkering">Punt</meta:user-defined>
    <meta:user-defined meta:name="DC.title">Toestemming voor het aanbouwen van een bijgebouw, Enschedesestraat 34, 7481CR Haaksbergen</meta:user-defined>
    <meta:user-defined meta:name="DCTERMS.W3CDTF/DCTERMS.available">2026-08-21</meta:user-defined>
    <meta:user-defined meta:name="DCTERMS.W3CDTF/OVERHEIDop.jaargang">2026</meta:user-defined>
    <meta:user-defined meta:name="OVERHEIDop.publicationIssue">395257</meta:user-defined>
    <meta:user-defined meta:name="OVERHEIDop.GmbID/DC.identifier">gmb-2026-395257</meta:user-defined>
    <meta:user-defined meta:name="OVERHEIDop.versieInformatie"/>
  </office:meta>
</office:document-meta>
</file>