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lekerslaan 25, 2512 VE 's-Gravenhage, Blekerslaan 27, 2512 VE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panden Blekerslaan 25 en 27 door het wijzigen van de brandcompartimentering, het wijzigen van de functie naar wonen en het vervangen van de kozijnen</text:p>
            <text:p text:style-name="common-al"/>
            <text:p text:style-name="common-al">Ons kenmerk: VTH2026-6716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lekerslaan 25, 2512 VE 's-Gravenhage, Blekerslaan 27, 2512 VE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524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167</meta:user-defined>
    <meta:user-defined meta:name="DCTERMS.abstract">het veranderen van de panden Blekerslaan 25 en 27 door het wijzigen van de brandcompartimentering, het wijzigen van de functie naar wonen en het vervangen van de kozijn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Blekerslaan 25, 2512 VE 's-Gravenhage, Blekerslaan 27, 2512 VE 's-Gravenhag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46</meta:user-defined>
    <meta:user-defined meta:name="OVERHEIDop.GmbID/DC.identifier">gmb-2026-395246</meta:user-defined>
    <meta:user-defined meta:name="OVERHEIDop.versieInformatie"/>
  </office:meta>
</office:document-meta>
</file>