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623676429i6f93ac4f-2e2d-4c0d-91a8-1cd5c490389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gehandicaptenparkeerplaats op kenteken, Pieter A. van Heijningestraat 127</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Pieter A. van Heijningestraat 127 (parkeervaknummer 121864492889)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47.6mm" svg:height="97mm"><draw:image xlink:href="Pictures/Afbeelding1623676429i6f93ac4f-2e2d-4c0d-91a8-1cd5c4903899.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24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Pieter A. van Heijningestraat 127 - Pieter A. van Heijningestraat 12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Pieter A. van Heijningestraat 127</meta:user-defined>
    <meta:user-defined meta:name="OVERHEIDop.verkeersbordcode">E6</meta:user-defined>
    <dc:language>nl</dc:language>
    <meta:user-defined meta:name="OVERHEIDop.locatietype/OVERHEIDop.gebiedsmarkering">Adres</meta:user-defined>
    <meta:user-defined meta:name="DC.title">Amsterdam Noord, verkeersbesluit aanleg gehandicaptenparkeerplaats op kenteken, Pieter A. van Heijningestraat 127</meta:user-defined>
    <meta:user-defined meta:name="DCTERMS.W3CDTF/DCTERMS.available">2026-08-21</meta:user-defined>
    <meta:user-defined meta:name="DCTERMS.W3CDTF/OVERHEIDop.jaargang">2026</meta:user-defined>
    <meta:user-defined meta:name="OVERHEIDop.publicationIssue">395243</meta:user-defined>
    <meta:user-defined meta:name="OVERHEIDop.GmbID/DC.identifier">gmb-2026-395243</meta:user-defined>
    <meta:user-defined meta:name="OVERHEIDop.versieInformatie"/>
  </office:meta>
</office:document-meta>
</file>