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07229132i60e91990-af00-4ad6-864f-86a8ef499fa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De Wittenkade 23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De Wittenkade 233 (parkeervaknummer 12018748838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16.41954397394137mm"><draw:image xlink:href="Pictures/Afbeelding1607229132i60e91990-af00-4ad6-864f-86a8ef499fa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2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De Wittenkade 233 - De Wittenkade 23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De Wittenkade 233</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De Wittenkade 233</meta:user-defined>
    <meta:user-defined meta:name="DCTERMS.W3CDTF/DCTERMS.available">2026-08-21</meta:user-defined>
    <meta:user-defined meta:name="DCTERMS.W3CDTF/OVERHEIDop.jaargang">2026</meta:user-defined>
    <meta:user-defined meta:name="OVERHEIDop.publicationIssue">395237</meta:user-defined>
    <meta:user-defined meta:name="OVERHEIDop.GmbID/DC.identifier">gmb-2026-395237</meta:user-defined>
    <meta:user-defined meta:name="OVERHEIDop.versieInformatie"/>
  </office:meta>
</office:document-meta>
</file>