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aanvragen van een standplaatsvergunning (seizoensstandplaats) t.b.v. oliebollen en aanverwanten van 1 oktober 2026 t/m 31 januari 2027 op de locatie Kelvinring 60 te Alblasserdam zaaknummer 9003683980</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aanvragen van een standplaatsvergunning (seizoensstandplaats) t.b.v. oliebollen en aanverwanten van 1 oktober 2026 t/m 31 januari 2027 op de locatie Kelvinring 60 in Alblasserdam (parkeerterrein Hornbach)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9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52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aanvragen van een standplaatsvergunning (seizoensstandplaats) t.b.v. oliebollen en aanverwanten van 1 oktober 2026 t/m 31 januari 2027 op de locatie Kelvinring 60 te Alblasserdam zaaknummer 9003683980</meta:user-defined>
    <meta:user-defined meta:name="DCTERMS.W3CDTF/DCTERMS.available">2026-08-21</meta:user-defined>
    <meta:user-defined meta:name="DCTERMS.W3CDTF/OVERHEIDop.jaargang">2026</meta:user-defined>
    <meta:user-defined meta:name="OVERHEIDop.publicationIssue">395231</meta:user-defined>
    <meta:user-defined meta:name="OVERHEIDop.GmbID/DC.identifier">gmb-2026-395231</meta:user-defined>
    <meta:user-defined meta:name="OVERHEIDop.versieInformatie"/>
  </office:meta>
</office:document-meta>
</file>