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rvangen middenspanningskabel, Stationsweg 2, 7161AD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is een aanvraag ontvangen voor het vervangen middenspanningskabel op locatie Stationsweg 2, 7161 AD Neede. De aanvraag is geregistreerd onder zaaknummer Z2026-00001491. De aanvraag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522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2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91</meta:user-defined>
    <meta:user-defined meta:name="DCTERMS.abstract">Betreft: Aanvraag op locatie Stationsweg 2, 7161AD Nee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vervangen middenspanningskabel, Stationsweg 2, 7161AD Need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29</meta:user-defined>
    <meta:user-defined meta:name="OVERHEIDop.GmbID/DC.identifier">gmb-2026-395229</meta:user-defined>
    <meta:user-defined meta:name="OVERHEIDop.versieInformatie"/>
  </office:meta>
</office:document-meta>
</file>