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tettineiland 56, Amsterdam - Aanpassen loggia naar balkonfunctie met grotere pui en toevoegen raam zijgevel 3e verdiep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aanpassen van de loggia naar een balkonfunctie met grotere pui en het toevoegen van een raam in de zijgevel op de 3e verdieping</text:p>
            <text:p text:style-name="common-al">Zaaknummer: OD2026-0046075</text:p>
            <text:p text:style-name="common-al">DSO nummer: 2026070901557</text:p>
            <text:p text:style-name="common-al">Ontvangstdatum aanvraag: 09-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22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6075</meta:user-defined>
    <meta:user-defined meta:name="DCTERMS.abstract">het aanpassen van de loggia naar een balkonfunctie met grotere pui en het toevoegen van een raam in de zijgevel op de 3e verdieping</meta:user-defined>
    <dc:language>nl</dc:language>
    <meta:user-defined meta:name="OVERHEIDop.locatietype/OVERHEIDop.gebiedsmarkering">Vlak</meta:user-defined>
    <meta:user-defined meta:name="DC.title">Aanvraag vergunning ontvangen - Stettineiland 56, Amsterdam - Aanpassen loggia naar balkonfunctie met grotere pui en toevoegen raam zijgevel 3e verdieping</meta:user-defined>
    <meta:user-defined meta:name="DCTERMS.W3CDTF/DCTERMS.available">2026-08-21</meta:user-defined>
    <meta:user-defined meta:name="DCTERMS.W3CDTF/OVERHEIDop.jaargang">2026</meta:user-defined>
    <meta:user-defined meta:name="OVERHEIDop.publicationIssue">395227</meta:user-defined>
    <meta:user-defined meta:name="OVERHEIDop.GmbID/DC.identifier">gmb-2026-395227</meta:user-defined>
    <meta:user-defined meta:name="OVERHEIDop.versieInformatie"/>
  </office:meta>
</office:document-meta>
</file>