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Onderdendamsterweg 8, 9991TB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9 augustus 2026 een besluit genomen op de aanvraag met zaaknummer Z2026-00004010 voor het bouwkundig versterken van het pand op de locatie Onderdendamsterweg 8, 9991TB Middelst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52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10</meta:user-defined>
    <meta:user-defined meta:name="DCTERMS.abstract">19 augustus 2026 verleend voor het bouwkundig versterken van het pand op de locatie Onderdendamsterweg 8, 9991TB Middelstum.</meta:user-defined>
    <dc:language>nl</dc:language>
    <meta:user-defined meta:name="OVERHEIDop.locatietype/OVERHEIDop.gebiedsmarkering">Vlak</meta:user-defined>
    <meta:user-defined meta:name="DC.title">Kennisgeving besluit op aanvraag omgevingsvergunning Onderdendamsterweg 8, 9991TB Middelst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22</meta:user-defined>
    <meta:user-defined meta:name="OVERHEIDop.GmbID/DC.identifier">gmb-2026-395222</meta:user-defined>
    <meta:user-defined meta:name="OVERHEIDop.versieInformatie"/>
  </office:meta>
</office:document-meta>
</file>