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gebruik openbare grond voor het plaatsen van een afvalcontainer, Buxushaag 72, 2216AE Voorhout, Z2026-0000243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gebruik openbare grond</text:p>
              </text:list-item>
            </text:list>
            <text:p text:style-name="common-al"/>
            <text:p text:style-name="common-al">Ingangsdatum van: 8 september 2026</text:p>
            <text:p text:style-name="common-al">Einddatum tot en met: 10 september 2026</text:p>
            <text:p text:style-name="common-al">
            <text:span text:style-name="nadrukcur">Datum besluit: </text:span>19 augustus 2026</text:p>
            <text:p text:style-name="common-al">
            <text:span text:style-name="nadrukcur">Uiterlijke reactiedatum: </text:span>30 september 2026</text:p>
            <text:p text:style-name="common-al">Kenmerk besluit: Z2026-00002436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Teylingen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Teylingen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9521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1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1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eylingen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43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fgehandelde Vergunning gebruik openbare grond voor het plaatsen van een afvalcontainer, Buxushaag 72, 2216AE Voorhout, Z2026-00002436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216</meta:user-defined>
    <meta:user-defined meta:name="OVERHEIDop.GmbID/DC.identifier">gmb-2026-395216</meta:user-defined>
    <meta:user-defined meta:name="OVERHEIDop.versieInformatie"/>
  </office:meta>
</office:document-meta>
</file>