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5945, Galileistraat 31 5621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5945 </text:p>
            <text:p text:style-name="common-al"> Omschrijving: realiseren van woningsplitsing van 3 naar 2 appartement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Galileistraat 31 5621AE Eindhoven</text:p>
              </text:list-item>
            </text:list>
            <text:p text:style-name="common-al"> Soort aanvraag: Bouwactiviteit (bouwtechnisch deel),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52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5945</meta:user-defined>
    <meta:user-defined meta:name="DCTERMS.abstract">realiseren van woningsplitsing van 3 naar 2 appartementen</meta:user-defined>
    <dc:language>nl</dc:language>
    <meta:user-defined meta:name="OVERHEIDop.locatietype/OVERHEIDop.gebiedsmarkering">Punt</meta:user-defined>
    <meta:user-defined meta:name="DC.title">Verlenging termijn omgevingsvergunning: EHV-ZP2026-005945, Galileistraat 31 5621AE Eindhov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10</meta:user-defined>
    <meta:user-defined meta:name="OVERHEIDop.GmbID/DC.identifier">gmb-2026-395210</meta:user-defined>
    <meta:user-defined meta:name="OVERHEIDop.versieInformatie"/>
  </office:meta>
</office:document-meta>
</file>