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Jan Plezierweg 7 Schiphol , 105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chiphol Nederland B.V.</text:p>
            <text:p text:style-name="common-al">Zaaknummer: OD2026-0052046</text:p>
            <text:p text:style-name="common-al">DSO nummer: 2026081301030</text:p>
            <text:p text:style-name="common-al">Ontvangstdatum melding: 13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520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046</meta:user-defined>
    <meta:user-defined meta:name="DCTERMS.abstract">BZ-SV-3176D-Laadpalen H-pier 1</meta:user-defined>
    <dc:language>nl</dc:language>
    <meta:user-defined meta:name="OVERHEIDop.locatietype/OVERHEIDop.gebiedsmarkering">Vlak</meta:user-defined>
    <meta:user-defined meta:name="DC.title">Melding graven bodem - Nabij Jan Plezierweg 7 Schiphol , 105 meter richting zui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08</meta:user-defined>
    <meta:user-defined meta:name="OVERHEIDop.GmbID/DC.identifier">gmb-2026-395208</meta:user-defined>
    <meta:user-defined meta:name="OVERHEIDop.versieInformatie"/>
  </office:meta>
</office:document-meta>
</file>