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voor het verplaatsen van de voordeuren van de woningen aan de Graaf Lodewijkstraat 9 en 9A te Zoetermeer op 14-08-202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-08-2026 is een aanvraag Omgevingsvergunning ontvangen voor het verplaatsen van de voordeuren van de woningen aan de Graaf Lodewijkstraat 9 en 9A te Zoetermeer. De aanvraag is geregistreerd onder zaaknummer 2026-116140.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Omgevingswet, en aanverwante regelgeving.</text:p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9520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0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0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6-116140</meta:user-defined>
    <meta:user-defined meta:name="DCTERMS.abstract">het verplaatsen van de voordeuren woningen Graaf Lodewijkstraat 9 en 9A</meta:user-defined>
    <dc:language>nl</dc:language>
    <meta:user-defined meta:name="OVERHEIDop.locatietype/OVERHEIDop.gebiedsmarkering">Vlak</meta:user-defined>
    <meta:user-defined meta:name="DC.title">Ingediende aanvraag omgevingsvergunning voor het verplaatsen van de voordeuren van de woningen aan de Graaf Lodewijkstraat 9 en 9A te Zoetermeer op 14-08-2026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207</meta:user-defined>
    <meta:user-defined meta:name="OVERHEIDop.GmbID/DC.identifier">gmb-2026-395207</meta:user-defined>
    <meta:user-defined meta:name="OVERHEIDop.versieInformatie"/>
  </office:meta>
</office:document-meta>
</file>