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nnemerlaan 26, 1972 EN IJmuiden, plaatsen dakkapel (acht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Kennemerlaan 26, 1972 EN IJmuiden, plaatsen dakkapel (achte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Kennemerlaan 26, 1972 EN IJmuiden, plaatsen dakkapel (achterkant) (19-08-2026) 04533848228</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3848228" xlink:type="simple">https://eloket.velsen.nl/o/search?q=04533848228</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52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3848228</meta:user-defined>
    <dc:language>nl</dc:language>
    <meta:user-defined meta:name="OVERHEIDop.locatietype/OVERHEIDop.gebiedsmarkering">Punt</meta:user-defined>
    <meta:user-defined meta:name="DC.title">Verleende omgevingsvergunning Kennemerlaan 26, 1972 EN IJmuiden, plaatsen dakkapel (achterkant)</meta:user-defined>
    <meta:user-defined meta:name="DCTERMS.W3CDTF/DCTERMS.available">2026-08-21</meta:user-defined>
    <meta:user-defined meta:name="DCTERMS.W3CDTF/OVERHEIDop.jaargang">2026</meta:user-defined>
    <meta:user-defined meta:name="OVERHEIDop.publicationIssue">395203</meta:user-defined>
    <meta:user-defined meta:name="OVERHEIDop.GmbID/DC.identifier">gmb-2026-395203</meta:user-defined>
    <meta:user-defined meta:name="OVERHEIDop.versieInformatie"/>
  </office:meta>
</office:document-meta>
</file>