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Amsterdamseweg 487 Amstelveen , 15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Dura Vermeer Infra Regionale Projecten B.V.</text:p>
            <text:p text:style-name="common-al">Zaaknummer: OD2026-0048700</text:p>
            <text:p text:style-name="common-al">DSO nummer: 2026072800558</text:p>
            <text:p text:style-name="common-al">Ontvangstdatum melding: 28-07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52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700</meta:user-defined>
    <meta:user-defined meta:name="DCTERMS.abstract">45260193 Amsterdamseweg Amstelveen (De Groene Entree) 1</meta:user-defined>
    <dc:language>nl</dc:language>
    <meta:user-defined meta:name="OVERHEIDop.locatietype/OVERHEIDop.gebiedsmarkering">Vlak</meta:user-defined>
    <meta:user-defined meta:name="DC.title">Melding graven bodem - Nabij Amsterdamseweg 487 Amstelveen , 15 meter richting zuidwes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2</meta:user-defined>
    <meta:user-defined meta:name="OVERHEIDop.GmbID/DC.identifier">gmb-2026-395202</meta:user-defined>
    <meta:user-defined meta:name="OVERHEIDop.versieInformatie"/>
  </office:meta>
</office:document-meta>
</file>