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Marnixka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52617</text:p>
            <text:p text:style-name="common-al">DSO nummer: 2026081700275</text:p>
            <text:p text:style-name="common-al">Ontvangstdatum melding: 17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617</meta:user-defined>
    <meta:user-defined meta:name="DCTERMS.abstract">Aanvullen grond Marnixkade - Drainzand</meta:user-defined>
    <dc:language>nl</dc:language>
    <meta:user-defined meta:name="OVERHEIDop.locatietype/OVERHEIDop.gebiedsmarkering">Vlak</meta:user-defined>
    <meta:user-defined meta:name="DC.title">Melding toepassen grond en baggerspecie - Marnixkade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95</meta:user-defined>
    <meta:user-defined meta:name="OVERHEIDop.GmbID/DC.identifier">gmb-2026-395195</meta:user-defined>
    <meta:user-defined meta:name="OVERHEIDop.versieInformatie"/>
  </office:meta>
</office:document-meta>
</file>