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B. Stegemanstraat 52, 7101AT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2 bomen aan B. Stegemanstraat 52, 7101AT Winterswijk</text:span>
          </text:p>
            <text:p text:style-name="common-al">De gemeente Winterswijk heeft een aanvraag voor een omgevingsvergunning ontvangen. De vergunning is aangevraagd voor het kappen van 2 bomen vanwege de aanleg van een natuurzwemvijver aan B. Stegemanstraat 52, 7101AT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7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51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29</meta:user-defined>
    <meta:user-defined meta:name="DCTERMS.abstract">Betreft: aanvraag op locatie B. Stegemanstraat 52, 7101AT Winters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B. Stegemanstraat 52, 7101AT Wintersw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94</meta:user-defined>
    <meta:user-defined meta:name="OVERHEIDop.GmbID/DC.identifier">gmb-2026-395194</meta:user-defined>
    <meta:user-defined meta:name="OVERHEIDop.versieInformatie"/>
  </office:meta>
</office:document-meta>
</file>