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realiseren van een gat in de betonnen vliering om daar een vaste trap te plaatsen aan Frogersingel 2 2628WW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Frogersingel 2 2628WW Delft | het realiseren van een gat in de betonnen vliering om daar een vaste trap te plaatsen | 18-08-2026 </text:p>
            <text:p text:style-name="common-al">Wilt u meer informatie ontvangen over de aangevraagde vergunning? U kunt de stukken opvragen bij de afdeling Publieke Dienstverlening van de gemeente via telefoonnummer 14015 of via het formulier op <text:a xlink:href="https://www.delft.nl/contact" xlink:type="simple"><text:span text:style-name="nadrukcur">www.delft.nl/contact</text:span></text:a>, onder vermelding van zaaknummer Z2026-002847. 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9518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8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8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847</meta:user-defined>
    <meta:user-defined meta:name="DCTERMS.abstract">vlieringtrap 1</meta:user-defined>
    <dc:language>nl</dc:language>
    <meta:user-defined meta:name="OVERHEIDop.locatietype/OVERHEIDop.gebiedsmarkering">Vlak</meta:user-defined>
    <meta:user-defined meta:name="DC.title">Aanvraag vergunning voor het realiseren van een gat in de betonnen vliering om daar een vaste trap te plaatsen aan Frogersingel 2 2628WW Delft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80</meta:user-defined>
    <meta:user-defined meta:name="OVERHEIDop.GmbID/DC.identifier">gmb-2026-395180</meta:user-defined>
    <meta:user-defined meta:name="OVERHEIDop.versieInformatie"/>
  </office:meta>
</office:document-meta>
</file>