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Hotel Torenzicht B.V. - Oudezijds Achterburgwal 93 - 1012DD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esluit vergunning voor het plaatsen van 2 kansspelautomaten voor Hotel Torenzicht B.V. - Oudezijds Achterburgwal 93 - 1012DD - Amsterdam</text:p>
            <text:p text:style-name="common-al">Verzonden naar aanvrager op: 18-08-2026</text:p>
            <text:p text:style-name="common-al">Kenmerk gemeente: Z/26/3166614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vergunningen.sdc@amsterdam.nl?Subject=Dossier Z/26/3166614" xlink:type="simple">horecavergunningen.sdc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14</meta:user-defined>
    <meta:user-defined meta:name="DCTERMS.abstract">Verleend: aanwezigheidsvergunning kansspelenautomaten op adres Oudezijds Achterburgwal 93</meta:user-defined>
    <dc:language>nl</dc:language>
    <meta:user-defined meta:name="OVERHEIDop.locatietype/OVERHEIDop.gebiedsmarkering">Punt</meta:user-defined>
    <meta:user-defined meta:name="DC.title">Besluit vergunning aanwezigheid kansspelautomaten voor Hotel Torenzicht B.V. - Oudezijds Achterburgwal 93 - 1012DD -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1</meta:user-defined>
    <meta:user-defined meta:name="OVERHEIDop.GmbID/DC.identifier">gmb-2026-395111</meta:user-defined>
    <meta:user-defined meta:name="OVERHEIDop.versieInformatie"/>
  </office:meta>
</office:document-meta>
</file>