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warmtepomp aan Markt 32C 2611GV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rkt 32C 2611GV Delft | het plaatsen van een warmtepomp | 18-08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843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9504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4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4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843</meta:user-defined>
    <meta:user-defined meta:name="DCTERMS.abstract">Markt 3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plaatsen van een warmtepomp aan Markt 32C 2611GV Delf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45</meta:user-defined>
    <meta:user-defined meta:name="OVERHEIDop.GmbID/DC.identifier">gmb-2026-395045</meta:user-defined>
    <meta:user-defined meta:name="OVERHEIDop.versieInformatie"/>
  </office:meta>
</office:document-meta>
</file>