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Gemeente Meierijstad - te verlenen - evenementenvergunning - 04-09-2026 t/m 07-09-2026 Kermis Eerde - Sint Antoniusplein, Eer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12 augustus 2026 besloten om een aangevraagde evenementenvergunning voor het adres Sint Antoniusplein, Eerde te verlenen. </text:p>
            <text:p text:style-name="common-al"/>
            <text:p text:style-name="common-al">Deze rectificatie wordt gepubliceerd omdat de locatie niet juist was, dit moet zijn Sint Antoniusplein, Eerde. </text:p>
            <text:p text:style-name="common-al"/>
            <text:p text:style-name="common-al">
            <text:span text:style-name="nadrukvet"> Gegevens aanvraag</text:span>
          </text:p>
            <text:p text:style-name="common-al"> Omschrijving: 04-09-2026 t/m 07-09-2026 Kermis Eerde</text:p>
            <text:p text:style-name="common-al"> Locatie: Sint Antoniusplein, Eerde</text:p>
            <text:p text:style-name="common-al"> Zaaknummer: VEV-2026-3182</text:p>
            <text:p text:style-name="common-al"> Verzenddatum van het besluit: 12-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182.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502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182</meta:user-defined>
    <meta:user-defined meta:name="DCTERMS.abstract">Gemeente Meierijstad - te verlenen - evenementenvergunning - 04-09-2026 t/m 07-09-2026 Kermis Eerde - Sint Antoniusplein, Eerde</meta:user-defined>
    <dc:language>nl</dc:language>
    <meta:user-defined meta:name="OVERHEIDop.locatietype/OVERHEIDop.gebiedsmarkering">Punt</meta:user-defined>
    <meta:user-defined meta:name="DC.title">RECTIFICATIE Gemeente Meierijstad - te verlenen - evenementenvergunning - 04-09-2026 t/m 07-09-2026 Kermis Eerde - Sint Antoniusplein, Eerde</meta:user-defined>
    <meta:user-defined meta:name="DCTERMS.W3CDTF/DCTERMS.available">2026-08-20</meta:user-defined>
    <meta:user-defined meta:name="DCTERMS.W3CDTF/OVERHEIDop.jaargang">2026</meta:user-defined>
    <meta:user-defined meta:name="OVERHEIDop.publicationIssue">395026</meta:user-defined>
    <meta:user-defined meta:name="OVERHEIDop.GmbID/DC.identifier">gmb-2026-395026</meta:user-defined>
    <meta:user-defined meta:name="OVERHEIDop.versieInformatie"/>
  </office:meta>
</office:document-meta>
</file>