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24-08-2026 tm 03-09-2026 Bouwafrastering - Meierijstraat 1 5481CJ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van de gemeente Meierijstad hebben op 18 augustus 2026 besloten om een aangevraagde ontheffing behandelen voor het adres Meierijstraat 1 5481CJ Schijndel te verlenen. </text:p>
            <text:p text:style-name="common-al"/>
            <text:p text:style-name="common-al">
            <text:span text:style-name="nadrukvet"> Gegevens aanvraag</text:span>
          </text:p>
            <text:p text:style-name="common-al"> Omschrijving: 24-08-2026 tm 03-09-2026 Bouwafrastering</text:p>
            <text:p text:style-name="common-al"> Locatie: Meierijstraat 1 5481CJ Schijndel</text:p>
            <text:p text:style-name="common-al"> Zaaknummer: OH-2026-3245</text:p>
            <text:p text:style-name="common-al"> Verzenddatum van het besluit: 18-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e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24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0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245</meta:user-defined>
    <meta:user-defined meta:name="DCTERMS.abstract">Gemeente Meierijstad - te verlenen - ontheffing behandelen - 24-08-2026 tm 03-09-2026 Bouwafrastering - Meierijstraat 1 5481CJ Schijndel</meta:user-defined>
    <dc:language>nl</dc:language>
    <meta:user-defined meta:name="OVERHEIDop.locatietype/OVERHEIDop.gebiedsmarkering">Punt</meta:user-defined>
    <meta:user-defined meta:name="DC.title">Gemeente Meierijstad - te verlenen - ontheffing behandelen - 24-08-2026 tm 03-09-2026 Bouwafrastering - Meierijstraat 1 5481CJ Schijndel</meta:user-defined>
    <meta:user-defined meta:name="DCTERMS.W3CDTF/DCTERMS.available">2026-08-20</meta:user-defined>
    <meta:user-defined meta:name="DCTERMS.W3CDTF/OVERHEIDop.jaargang">2026</meta:user-defined>
    <meta:user-defined meta:name="OVERHEIDop.publicationIssue">395021</meta:user-defined>
    <meta:user-defined meta:name="OVERHEIDop.GmbID/DC.identifier">gmb-2026-395021</meta:user-defined>
    <meta:user-defined meta:name="OVERHEIDop.versieInformatie"/>
  </office:meta>
</office:document-meta>
</file>