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esperzijde 29-1 1091E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zonwering Rijksmonument</text:p>
            <text:p text:style-name="common-al">Zaakadres: Weesperzijde 29-1 1091EC Amsterdam</text:p>
            <text:p text:style-name="common-al">Datum ontvangst: 22-06-2026</text:p>
            <text:p text:style-name="common-al">Zaaknummer: Z2026-027421</text:p>
            <text:p text:style-name="common-al">DSO-nummer: 202606220198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421</meta:user-defined>
    <meta:user-defined meta:name="DCTERMS.abstract">vervangen zonwering Rijks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eesperzijde 29-1 1091EC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5017</meta:user-defined>
    <meta:user-defined meta:name="OVERHEIDop.GmbID/DC.identifier">gmb-2026-395017</meta:user-defined>
    <meta:user-defined meta:name="OVERHEIDop.versieInformatie"/>
  </office:meta>
</office:document-meta>
</file>