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d159f0d-965a-4e0b-85d3-17372cc66520.png" manifest:media-type="image/x-eps"/>
  <manifest:file-entry manifest:full-path="Pictures/afb688137103i39620f4a-fae5-49cc-bda3-0003331a6aa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Everard Meijsterlaan, 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8932</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West</text:span>
          </text:p>
            <text:p text:style-name="common-al">
            <text:span text:style-name="nadrukvet">Everard Meijsterlaan </text:span>(ter hoogte van het pand Everard Meijsterlaan huisnummer 8; wegvak: tussen de Franz Schubertstraat en de Mendelssohn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7d159f0d-965a-4e0b-85d3-17372cc66520.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4.1mm" svg:height="132.5mm"><draw:image xlink:href="Pictures/afb688137103i39620f4a-fae5-49cc-bda3-0003331a6aa1.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Everard Meijsterlaan (ter hoogte van het pand Everard Meijsterlaan huisnummer 8)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8932</meta:user-defined>
    <meta:user-defined meta:name="OVERHEIDop.verkeersbordcode">E8c</meta:user-defined>
    <dc:language>nl</dc:language>
    <meta:user-defined meta:name="OVERHEIDop.locatietype/OVERHEIDop.gebiedsmarkering">Adres</meta:user-defined>
    <meta:user-defined meta:name="DC.title">2026-08-18  Everard Meijsterlaan, West,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15</meta:user-defined>
    <meta:user-defined meta:name="OVERHEIDop.GmbID/DC.identifier">gmb-2026-395015</meta:user-defined>
    <meta:user-defined meta:name="OVERHEIDop.versieInformatie"/>
  </office:meta>
</office:document-meta>
</file>