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blokhut, steiger en vlonder en het legaliseren van de beschoeiing, Noordplas 1N 5 Vinkeveen (A 491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8 augustus 2026 omgevingsvergunning met zaaknummer Z2026-001685 verleend. De gemeente geeft hiermee toestemming voor het plaatsen van een blokhut, steiger en vlonder en het legaliseren van de beschoeiing op locatie Noordplas 1N 5 Vinkeveen (A 4917).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n</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9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50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1685</meta:user-defined>
    <meta:user-defined meta:name="DCTERMS.abstract">Betreft:  Besluit op locatie Noordplas 1N 5 Vinkeveen (A 4917)</meta:user-defined>
    <dc:language>nl</dc:language>
    <meta:user-defined meta:name="OVERHEIDop.locatietype/OVERHEIDop.gebiedsmarkering">Vlak</meta:user-defined>
    <meta:user-defined meta:name="DC.title">Kennisgeving verleende omgevingsvergunning voor het plaatsen van een blokhut, steiger en vlonder en het legaliseren van de beschoeiing, Noordplas 1N 5 Vinkeveen (A 4917)</meta:user-defined>
    <meta:user-defined meta:name="DCTERMS.W3CDTF/DCTERMS.available">2026-08-20</meta:user-defined>
    <meta:user-defined meta:name="DCTERMS.W3CDTF/OVERHEIDop.jaargang">2026</meta:user-defined>
    <meta:user-defined meta:name="OVERHEIDop.publicationIssue">395014</meta:user-defined>
    <meta:user-defined meta:name="OVERHEIDop.GmbID/DC.identifier">gmb-2026-395014</meta:user-defined>
    <meta:user-defined meta:name="OVERHEIDop.versieInformatie"/>
  </office:meta>
</office:document-meta>
</file>